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Нормален" style:master-page-name="MP0" style:family="paragraph">
      <style:paragraph-properties fo:break-before="page"/>
    </style:style>
    <style:style style:name="P4" style:parent-style-name="Нормален" style:family="paragraph">
      <style:paragraph-properties fo:text-align="center"/>
    </style:style>
    <style:style style:name="P5" style:parent-style-name="Нормален" style:family="paragraph">
      <style:paragraph-properties fo:margin-right="-0.5166in"/>
    </style:style>
    <style:style style:name="P6" style:parent-style-name="Нормален" style:family="paragraph">
      <style:paragraph-properties>
        <style:tab-stops>
          <style:tab-stop style:type="left" style:position="5.7909in"/>
          <style:tab-stop style:type="left" style:position="7.2166in"/>
        </style:tab-stops>
      </style:paragraph-properties>
    </style:style>
    <style:style style:name="P7" style:parent-style-name="Нормален" style:family="paragraph">
      <style:paragraph-properties fo:text-align="center"/>
    </style:style>
    <style:style style:name="P8" style:parent-style-name="Нормален" style:family="paragraph">
      <style:paragraph-properties fo:text-align="center"/>
    </style:style>
    <style:style style:name="P9" style:parent-style-name="Нормален" style:family="paragraph">
      <style:paragraph-properties fo:text-align="center"/>
    </style:style>
    <style:style style:name="P10" style:parent-style-name="Нормален" style:family="paragraph">
      <style:paragraph-properties fo:text-align="center"/>
    </style:style>
    <style:style style:name="P11" style:parent-style-name="Нормален" style:family="paragraph">
      <style:paragraph-properties fo:text-align="center"/>
    </style:style>
    <style:style style:name="P12" style:parent-style-name="Нормален" style:family="paragraph">
      <style:paragraph-properties fo:text-align="center"/>
    </style:style>
    <style:style style:name="P13" style:parent-style-name="Нормален" style:family="paragraph">
      <style:paragraph-properties fo:text-align="center"/>
    </style:style>
    <style:style style:name="T14" style:parent-style-name="Шрифтнаабзацапоподразбиране" style:family="text">
      <style:text-properties style:text-position="super 63.6%"/>
    </style:style>
    <style:style style:name="P15" style:parent-style-name="Нормален" style:family="paragraph">
      <style:paragraph-properties fo:text-align="center"/>
    </style:style>
    <style:style style:name="P16" style:parent-style-name="Нормален" style:family="paragraph">
      <style:paragraph-properties>
        <style:tab-stops>
          <style:tab-stop style:type="left" style:position="0.3805in"/>
          <style:tab-stop style:type="center" style:position="4.5159in"/>
        </style:tab-stops>
      </style:paragraph-properties>
    </style:style>
    <style:style style:name="P17" style:parent-style-name="Нормален" style:family="paragraph">
      <style:paragraph-properties fo:text-align="center"/>
    </style:style>
    <style:style style:name="P18" style:parent-style-name="Нормален" style:family="paragraph">
      <style:paragraph-properties fo:text-align="center"/>
    </style:style>
    <style:style style:name="P19" style:parent-style-name="Нормален" style:family="paragraph">
      <style:paragraph-properties fo:text-align="center"/>
    </style:style>
    <style:style style:family="graphic" style:name="a37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8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9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0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7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9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0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7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9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7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0">
      <style:graphic-properties style:wrap="run-through" style:run-through="foreground" draw:fill="none" draw:stroke="solid" svg:stroke-width="0.01042in" svg:stroke-color="#4a7ebb" svg:stroke-opacity="100%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7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8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49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0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1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3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4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5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  <style:style style:family="graphic" style:name="a36">
      <style:graphic-properties style:wrap="run-through" style:run-through="foreground" draw:fill="none" draw:stroke="solid" svg:stroke-width="0.01042in" svg:stroke-color="#000000" svg:stroke-opacity="100%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connector draw:type="line" svg:x1="-0.23819in" svg:y1="-0.08889in" svg:x2="-0.23819in" svg:y2="2.75347in" draw:z-index="251660288" draw:id="id0" draw:style-name="a0" draw:name="Право съединение 2" text:anchor-type="paragraph"><svg:title/><svg:desc/></draw:connector><draw:connector draw:type="standard" svg:x1="1.14931in" svg:y1="-0.08889in" svg:x2="1.50694in" svg:y2="0.70903in" draw:z-index="251668480" draw:id="id1" draw:style-name="a1" draw:name="Съединение с чупка 10" text:anchor-type="paragraph"><svg:title/><svg:desc/></draw:connector><draw:connector draw:type="standard" svg:x1="1.14861in" svg:y1="-0.08889in" svg:x2="1.30486in" svg:y2="0.70903in" draw:z-index="251670528" draw:id="id2" draw:style-name="a2" draw:name="Съединение с чупка 13" text:anchor-type="paragraph"><svg:title/><svg:desc/></draw:connector><draw:connector draw:type="standard" svg:x1="0.90278in" svg:y1="-0.08819in" svg:x2="1.23819in" svg:y2="0.70972in" draw:z-index="251669504" draw:id="id3" draw:style-name="a3" draw:name="Съединение с чупка 11" text:anchor-type="paragraph"><svg:title/><svg:desc/></draw:connector><draw:connector draw:type="line" svg:x1="-0.23776in" svg:y1="-0.08902in" svg:x2="9.50044in" svg:y2="-0.09597in" draw:z-index="251659264" draw:id="id4" draw:style-name="a4" draw:name="Право съединение 1" text:anchor-type="paragraph"><svg:title/><svg:desc/></draw:connector><draw:connector draw:type="line" svg:x1="4.88819in" svg:y1="0.25347in" svg:x2="5.05208in" svg:y2="0.45486in" draw:z-index="251673600" draw:id="id5" draw:style-name="a5" draw:name="Право съединение 16" text:anchor-type="paragraph"><svg:title/><svg:desc/></draw:connector><draw:connector draw:type="line" svg:x1="4.8875in" svg:y1="0.25486in" svg:x2="4.8875in" svg:y2="-0.09583in" draw:z-index="251672576" draw:id="id6" draw:style-name="a6" draw:name="Право съединение 15" text:anchor-type="paragraph"><svg:title/><svg:desc/></draw:connector><draw:connector draw:type="line" svg:x1="9.50105in" svg:y1="-0.08851in" svg:x2="9.53785in" svg:y2="2.76288in" draw:z-index="251691008" draw:id="id7" draw:style-name="a7" draw:name="Право съединение 36" text:anchor-type="paragraph"><svg:title/><svg:desc/></draw:connector><draw:connector draw:type="line" svg:x1="8.58194in" svg:y1="-0.08889in" svg:x2="8.59653in" svg:y2="2.7625in" draw:z-index="251682816" draw:id="id8" draw:style-name="a8" draw:name="Право съединение 26" text:anchor-type="paragraph"><svg:title/><svg:desc/></draw:connector><draw:connector draw:type="line" svg:x1="7.47086in" svg:y1="-0.08851in" svg:x2="7.47086in" svg:y2="2.7608in" draw:z-index="251681792" draw:id="id9" draw:style-name="a9" draw:name="Право съединение 25" text:anchor-type="paragraph"><svg:title/><svg:desc/></draw:connector><draw:connector draw:type="line" svg:x1="6.14167in" svg:y1="-0.09653in" svg:x2="6.15625in" svg:y2="2.75417in" draw:z-index="251677696" draw:id="id10" draw:style-name="a10" draw:name="Право съединение 20" text:anchor-type="paragraph"><svg:title/><svg:desc/></draw:connector><draw:connector draw:type="line" svg:x1="4.58314in" svg:y1="-0.09648in" svg:x2="4.58314in" svg:y2="-0.09648in" draw:z-index="251661312" draw:id="id11" draw:style-name="a11" draw:name="Право съединение 3" text:anchor-type="paragraph"><svg:title/><svg:desc/></draw:connector><text:s text:c="16"/>Few steps<text:s/>down<text:s text:c="30"/>corridor</text:p>
      <text:p text:style-name="P4"><draw:connector draw:type="line" svg:x1="4.00139in" svg:y1="0.34861in" svg:x2="4.25417in" svg:y2="0.35556in" draw:z-index="251664384" draw:id="id12" draw:style-name="a12" draw:name="Право съединение 6" text:anchor-type="paragraph"><svg:title/><svg:desc/></draw:connector><draw:connector draw:type="line" svg:x1="4.88056in" svg:y1="0.31944in" svg:x2="4.8875in" svg:y2="2.40833in" draw:z-index="251671552" draw:id="id13" draw:style-name="a13" draw:name="Право съединение 14" text:anchor-type="paragraph"><svg:title/><svg:desc/></draw:connector><draw:connector draw:type="line" svg:x1="4.23889in" svg:y1="0.34792in" svg:x2="4.25347in" svg:y2="2.39931in" draw:z-index="251662336" draw:id="id14" draw:style-name="a14" draw:name="Право съединение 4" text:anchor-type="paragraph"><svg:title/><svg:desc/></draw:connector><draw:connector draw:type="line" svg:x1="1.32917in" svg:y1="0.30972in" svg:x2="1.32917in" svg:y2="2.39861in" draw:z-index="251666432" draw:id="id15" draw:style-name="a15" draw:name="Право съединение 8" text:anchor-type="paragraph"><svg:title/><svg:desc/></draw:connector><draw:connector draw:type="line" svg:x1="4in" svg:y1="0.31111in" svg:x2="3.91806in" svg:y2="0.48958in" draw:z-index="251667456" draw:id="id16" draw:style-name="a16" draw:name="Право съединение 9" text:anchor-type="paragraph"><svg:title/><svg:desc/></draw:connector></text:p>
      <text:p text:style-name="P5"><draw:connector draw:type="line" svg:x1="3.82847in" svg:y1="0.00139in" svg:x2="1.50764in" svg:y2="0.00139in" draw:z-index="251665408" draw:id="id17" draw:style-name="a17" draw:name="Право съединение 7" text:anchor-type="paragraph"><svg:title/><svg:desc/></draw:connector><text:s text:c="7"/>Room 1 <text:s text:c="47"/>room 2<text:s text:c="68"/>kitchen <text:s text:c="23"/>room 3 <text:s text:c="17"/>summer kitchen <text:s text:c="2"/>bathroom <text:s text:c="7"/></text:p>
      <text:p text:style-name="P6"><text:tab/></text:p>
      <text:p text:style-name="P7"><draw:connector draw:type="line" svg:x1="9.13526in" svg:y1="1.34892in" svg:x2="8.96373in" svg:y2="1.20726in" draw:z-index="251693056" draw:id="id18" draw:style-name="a18" draw:name="Право съединение 38" text:anchor-type="paragraph"><svg:title/><svg:desc/></draw:connector><draw:connector draw:type="line" svg:x1="9.13538in" svg:y1="1.34974in" svg:x2="9.53746in" svg:y2="1.34974in" draw:z-index="251692032" draw:id="id19" draw:style-name="a19" draw:name="Право съединение 37" text:anchor-type="paragraph"><svg:title/><svg:desc/></draw:connector><draw:connector draw:type="line" svg:x1="8.58314in" svg:y1="1.34905in" svg:x2="8.82897in" svg:y2="1.34905in" draw:z-index="251689984" draw:id="id20" draw:style-name="a20" draw:name="Право съединение 35" text:anchor-type="paragraph"><svg:title/><svg:desc/></draw:connector><draw:connector draw:type="line" svg:x1="8.26111in" svg:y1="1.34097in" svg:x2="8.59653in" svg:y2="1.34306in" draw:z-index="251686912" draw:id="id21" draw:style-name="a21" draw:name="Право съединение 30" text:anchor-type="paragraph"><svg:title/><svg:desc/></draw:connector><draw:connector draw:type="line" svg:x1="8.26111in" svg:y1="1.33194in" svg:x2="8.02292in" svg:y2="1.15347in" draw:z-index="251688960" draw:id="id22" draw:style-name="a22" draw:name="Право съединение 33" text:anchor-type="paragraph"><svg:title/><svg:desc/></draw:connector><draw:connector draw:type="line" svg:x1="7.47014in" svg:y1="1.33958in" svg:x2="7.90278in" svg:y2="1.34167in" draw:z-index="251685888" draw:id="id23" draw:style-name="a23" draw:name="Право съединение 29" text:anchor-type="paragraph"><svg:title/><svg:desc/></draw:connector><draw:connector draw:type="line" svg:x1="6.53819in" svg:y1="1.34861in" svg:x2="6.70208in" svg:y2="1.34861in" draw:z-index="251683840" draw:id="id24" draw:style-name="a24" draw:name="Право съединение 27" text:anchor-type="paragraph"><svg:title/><svg:desc/></draw:connector><draw:connector draw:type="line" svg:x1="6.97778in" svg:y1="1.34097in" svg:x2="7.48472in" svg:y2="1.34167in" draw:z-index="251684864" draw:id="id25" draw:style-name="a25" draw:name="Право съединение 28" text:anchor-type="paragraph"><svg:title/><svg:desc/></draw:connector><draw:connector draw:type="line" svg:x1="6.97778in" svg:y1="1.33194in" svg:x2="6.80625in" svg:y2="1.15347in" draw:z-index="251687936" draw:id="id26" draw:style-name="a26" draw:name="Право съединение 32" text:anchor-type="paragraph"><svg:title/><svg:desc/></draw:connector><draw:connector draw:type="line" svg:x1="5.10552in" svg:y1="1.34974in" svg:x2="5.50066in" svg:y2="1.34905in" draw:z-index="251678720" draw:id="id27" draw:style-name="a27" draw:name="Право съединение 21" text:anchor-type="paragraph"><svg:title/><svg:desc/></draw:connector><draw:connector draw:type="line" svg:x1="6.05972in" svg:y1="1.34861in" svg:x2="6.53681in" svg:y2="1.34931in" draw:z-index="251679744" draw:id="id28" draw:style-name="a28" draw:name="Право съединение 22" text:anchor-type="paragraph"><svg:title/><svg:desc/></draw:connector><draw:connector draw:type="line" svg:x1="6.05903in" svg:y1="1.34792in" svg:x2="5.84306in" svg:y2="1.16875in" draw:z-index="251680768" draw:id="id29" draw:style-name="a29" draw:name="Право съединение 24" text:anchor-type="paragraph"><svg:title/><svg:desc/></draw:connector><draw:connector draw:type="line" svg:x1="4.76806in" svg:y1="1.34722in" svg:x2="5.15556in" svg:y2="1.34792in" draw:z-index="251675648" draw:id="id30" draw:style-name="a30" draw:name="Право съединение 18" text:anchor-type="paragraph"><svg:title/><svg:desc/></draw:connector><draw:connector draw:type="line" svg:x1="4.76875in" svg:y1="1.33264in" svg:x2="4.56042in" svg:y2="1.15486in" draw:z-index="251676672" draw:id="id31" draw:style-name="a31" draw:name="Право съединение 19" text:anchor-type="paragraph"><svg:title/><svg:desc/></draw:connector><draw:connector draw:type="line" svg:x1="4.25347in" svg:y1="1.34756in" svg:x2="4.5in" svg:y2="1.34756in" draw:z-index="251674624" draw:id="id32" draw:style-name="a32" draw:name="Право съединение 17" text:anchor-type="paragraph"><svg:title/><svg:desc/></draw:connector><draw:connector draw:type="line" svg:x1="-0.2375in" svg:y1="1.34722in" svg:x2="4.37361in" svg:y2="1.34722in" draw:z-index="251663360" draw:id="id33" draw:style-name="a33" draw:name="Право съединение 5" text:anchor-type="paragraph"><svg:title/><svg:desc/></draw:connector><text:s/><text:s text:c="3"/><text:s text:c="2"/>Corridor<text:s text:c="4"/></text:p>
      <text:p text:style-name="P8"/>
      <text:p text:style-name="P9"/>
      <text:p text:style-name="P10"/>
      <text:p text:style-name="P11"/>
      <text:p text:style-name="P12"/>
      <text:p text:style-name="P13">2<text:span text:style-name="T14">nd</text:span><text:s/>floor<text:s/></text:p>
      <text:p text:style-name="P15"><draw:connector draw:type="line" svg:x1="9.596in" svg:y1="0.01723in" svg:x2="9.596in" svg:y2="3.01723in" draw:z-index="251713536" draw:id="id34" draw:style-name="a34" draw:name="Право съединение 59" text:anchor-type="paragraph"><svg:title/><svg:desc/></draw:connector><draw:connector draw:type="line" svg:x1="3.39657in" svg:y1="0.33806in" svg:x2="3.39657in" svg:y2="0.01723in" draw:z-index="251700224" draw:id="id35" draw:style-name="a35" draw:name="Право съединение 45" text:anchor-type="paragraph"><svg:title/><svg:desc/></draw:connector><draw:connector draw:type="line" svg:x1="4.22493in" svg:y1="0.01723in" svg:x2="4.23951in" svg:y2="2.94987in" draw:z-index="251696128" draw:id="id36" draw:style-name="a36" draw:name="Право съединение 41" text:anchor-type="paragraph"><svg:title/><svg:desc/></draw:connector><draw:connector draw:type="line" svg:x1="-0.29in" svg:y1="0.01723in" svg:x2="-0.29in" svg:y2="2.94986in" draw:z-index="251695104" draw:id="id37" draw:style-name="a37" draw:name="Право съединение 40" text:anchor-type="paragraph"><svg:title/><svg:desc/></draw:connector><draw:connector draw:type="line" svg:x1="-0.29in" svg:y1="0.01723in" svg:x2="9.59611in" svg:y2="0.01723in" draw:z-index="251694080" draw:id="id38" draw:style-name="a38" draw:name="Право съединение 39" text:anchor-type="paragraph"><svg:title/><svg:desc/></draw:connector></text:p>
      <text:p text:style-name="P16"><text:tab/>Corridor <text:s text:c="77"/>storage<text:tab/><draw:connector draw:type="standard" svg:x1="5.6125in" svg:y1="2.59583in" svg:x2="5.94028in" svg:y2="3.11806in" draw:z-index="251709440" draw:id="id39" draw:style-name="a39" draw:name="Съединение с чупка 54" text:anchor-type="paragraph"><svg:title/><svg:desc/></draw:connector><draw:connector draw:type="line" svg:x1="5.91806in" svg:y1="2.59583in" svg:x2="5.925in" svg:y2="3.11806in" draw:z-index="251710464" draw:id="id40" draw:style-name="a40" draw:name="Право съединение 55" text:anchor-type="paragraph"><svg:title/><svg:desc/></draw:connector><draw:connector draw:type="standard" svg:x1="5.92569in" svg:y1="2.59653in" svg:x2="6.14167in" svg:y2="3.11875in" draw:z-index="251711488" draw:id="id41" draw:style-name="a41" draw:name="Съединение с чупка 56" text:anchor-type="paragraph"><svg:title/><svg:desc/></draw:connector><draw:connector draw:type="standard" svg:x1="6.05208in" svg:y1="2.59514in" svg:x2="6.275in" svg:y2="3.11736in" draw:z-index="251712512" draw:id="id42" draw:style-name="a42" draw:name="Съединение с чупка 58" text:anchor-type="paragraph"><svg:title/><svg:desc/></draw:connector><draw:connector draw:type="line" svg:x1="6.14284in" svg:y1="2.59646in" svg:x2="6.15673in" svg:y2="1.98465in" draw:z-index="251717632" draw:id="id43" draw:style-name="a43" draw:name="Право съединение 64" text:anchor-type="paragraph"><svg:title/><svg:desc/></draw:connector><draw:connector draw:type="line" svg:x1="6.14284in" svg:y1="0.64883in" svg:x2="6.14284in" svg:y2="1.678in" draw:z-index="251716608" draw:id="id44" draw:style-name="a44" draw:name="Право съединение 63" text:anchor-type="paragraph"><svg:title/><svg:desc/></draw:connector><draw:connector draw:type="line" svg:x1="4.25478in" svg:y1="2.59605in" svg:x2="6.15686in" svg:y2="2.59605in" draw:z-index="251715584" draw:id="id45" draw:style-name="a45" draw:name="Право съединение 62" text:anchor-type="paragraph"><svg:title/><svg:desc/></draw:connector><draw:connector draw:type="line" svg:x1="4.25382in" svg:y1="0.64861in" svg:x2="6.14271in" svg:y2="0.64861in" draw:z-index="251714560" draw:id="id46" draw:style-name="a46" draw:name="Право съединение 60" text:anchor-type="paragraph"><svg:title/><svg:desc/></draw:connector><draw:connector draw:type="line" svg:x1="1.93353in" svg:y1="0.64883in" svg:x2="2.16478in" svg:y2="0.85716in" draw:z-index="251708416" draw:id="id47" draw:style-name="a47" draw:name="Право съединение 53" text:anchor-type="paragraph"><svg:title/><svg:desc/></draw:connector><draw:connector draw:type="line" svg:x1="1.0303in" svg:y1="0.64883in" svg:x2="1.30599in" svg:y2="0.85716in" draw:z-index="251707392" draw:id="id48" draw:style-name="a48" draw:name="Право съединение 52" text:anchor-type="paragraph"><svg:title/><svg:desc/></draw:connector><draw:connector draw:type="line" svg:x1="-0.23776in" svg:y1="0.64883in" svg:x2="1.0303in" svg:y2="0.64883in" draw:z-index="251706368" draw:id="id49" draw:style-name="a49" draw:name="Право съединение 51" text:anchor-type="paragraph"><svg:title/><svg:desc/></draw:connector><draw:connector draw:type="line" svg:x1="1.93353in" svg:y1="0.64883in" svg:x2="1.44881in" svg:y2="0.64883in" draw:z-index="251705344" draw:id="id50" draw:style-name="a50" draw:name="Право съединение 50" text:anchor-type="paragraph"><svg:title/><svg:desc/></draw:connector><draw:connector draw:type="line" svg:x1="2.86619in" svg:y1="0.64861in" svg:x2="2.38911in" svg:y2="0.64861in" draw:z-index="251704320" draw:id="id51" draw:style-name="a51" draw:name="Право съединение 49" text:anchor-type="paragraph"><svg:title/><svg:desc/></draw:connector><draw:connector draw:type="line" svg:x1="2.96359in" svg:y1="0.64883in" svg:x2="3.17956in" svg:y2="0.80508in" draw:z-index="251703296" draw:id="id52" draw:style-name="a52" draw:name="Право съединение 48" text:anchor-type="paragraph"><svg:title/><svg:desc/></draw:connector><draw:connector draw:type="line" svg:x1="2.8813in" svg:y1="0.64883in" svg:x2="2.96325in" svg:y2="0.64883in" draw:z-index="251702272" draw:id="id53" draw:style-name="a53" draw:name="Право съединение 47" text:anchor-type="paragraph"><svg:title/><svg:desc/></draw:connector><draw:connector draw:type="line" svg:x1="2.8813in" svg:y1="0.64883in" svg:x2="2.86672in" svg:y2="2.59605in" draw:z-index="251701248" draw:id="id54" draw:style-name="a54" draw:name="Право съединение 46" text:anchor-type="paragraph"><svg:title/><svg:desc/></draw:connector><draw:connector draw:type="line" svg:x1="3.39657in" svg:y1="0.27569in" svg:x2="3.39657in" svg:y2="0.64861in" draw:z-index="251699200" draw:id="id55" draw:style-name="a55" draw:name="Право съединение 44" text:anchor-type="paragraph"><svg:title/><svg:desc/></draw:connector><draw:connector draw:type="line" svg:x1="3.39657in" svg:y1="0.64883in" svg:x2="4.22435in" svg:y2="0.64883in" draw:z-index="251698176" draw:id="id56" draw:style-name="a56" draw:name="Право съединение 43" text:anchor-type="paragraph"><svg:title/><svg:desc/></draw:connector><draw:connector draw:type="line" svg:x1="-0.29in" svg:y1="2.59659in" svg:x2="4.23917in" svg:y2="2.59659in" draw:z-index="251697152" draw:id="id57" draw:style-name="a57" draw:name="Право съединение 42" text:anchor-type="paragraph"><svg:title/><svg:desc/></draw:connector><text:s text:c="136"/></text:p>
      <text:p text:style-name="P17"><text:s text:c="14"/></text:p>
      <text:p text:style-name="P18"><text:s text:c="86"/></text:p>
      <text:p text:style-name="P19">room <text:s text:c="41"/>room <text:s text:c="31"/>room <text:s text:c="66"/>Shed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text-properties fo:hyphenate="false"/>
    </style:style>
    <style:style style:name="Шрифтнаабзацапоподразбиране" style:display-name="Шрифт на абзаца по подразбиране" style:family="text"/>
    <style:style style:name="Горенколонтитул" style:display-name="Горен колонтитул" style:family="paragraph" style:parent-style-name="Нормален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ГоренколонтитулЗнак" style:display-name="Горен колонтитул Знак" style:family="text" style:parent-style-name="Шрифтнаабзацапоподразбиране"/>
    <style:style style:name="Доленколонтитул" style:display-name="Долен колонтитул" style:family="paragraph" style:parent-style-name="Нормален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ДоленколонтитулЗнак" style:display-name="Долен колонтитул Знак" style:family="text" style:parent-style-name="Шрифтнаабзацапоподразбиране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in" fo:page-height="8.5in" style:print-orientation="landscape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484in"/>
      </style:footer-style>
    </style:page-layout>
    <style:style style:name="T2" style:parent-style-name="Шрифтнаабзацапоподразбиране" style:family="text">
      <style:text-properties fo:language="bg" fo:country="BG"/>
    </style:style>
    <style:style style:name="T3" style:parent-style-name="Шрифтнаабзацапоподразбиране" style:family="text">
      <style:text-properties style:text-position="super 63.6%"/>
    </style:style>
  </office:automatic-styles>
  <office:master-styles>
    <style:master-page style:name="MP0" style:page-layout-name="PL0">
      <style:header>
        <text:p text:style-name="Горенколонтитул"><text:s text:c="79"/><text:span text:style-name="T2">1</text:span><text:span text:style-name="T3">st</text:span><text:s/>floor<text:s/></text:p>
      </style:header>
      <style:footer>
        <text:p text:style-name="Доленколонтитул"><text:s text:c="150"/>Stairs up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PC</meta:initial-creator>
    <dc:creator>PC</dc:creator>
    <meta:creation-date>2026-07-25T15:19:00Z</meta:creation-date>
    <dc:date>2026-07-26T14:28:00Z</dc:date>
    <meta:template xlink:href="Normal" xlink:type="simple"/>
    <meta:editing-cycles>5</meta:editing-cycles>
    <meta:editing-duration>PT2940S</meta:editing-duration>
    <meta:document-statistic meta:page-count="1" meta:paragraph-count="1" meta:word-count="131" meta:character-count="881" meta:row-count="6" meta:non-whitespace-character-count="751"/>
  </office:meta>
</office:document-meta>
</file>